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P1" style:family="paragraph" style:parent-style-name="Standard">
      <style:text-properties officeooo:rsid="0000f757" officeooo:paragraph-rsid="0000f757"/>
    </style:style>
    <style:style style:name="P2" style:family="paragraph" style:parent-style-name="Standard">
      <style:text-properties officeooo:rsid="0000f757" officeooo:paragraph-rsid="00034ae5"/>
    </style:style>
    <style:style style:name="P3" style:family="paragraph" style:parent-style-name="Standard">
      <style:text-properties officeooo:rsid="0000f757" officeooo:paragraph-rsid="000261c2"/>
    </style:style>
    <style:style style:name="P4" style:family="paragraph" style:parent-style-name="Standard">
      <style:text-properties officeooo:rsid="0000f757" officeooo:paragraph-rsid="0006f32f"/>
    </style:style>
    <style:style style:name="P5" style:family="paragraph" style:parent-style-name="Standard">
      <style:text-properties officeooo:rsid="0000f757" officeooo:paragraph-rsid="0007e585"/>
    </style:style>
    <style:style style:name="P6" style:family="paragraph" style:parent-style-name="Standard">
      <style:text-properties officeooo:rsid="000323a9" officeooo:paragraph-rsid="000323a9"/>
    </style:style>
    <style:style style:name="P7" style:family="paragraph" style:parent-style-name="Standard">
      <style:text-properties fo:font-weight="bold" officeooo:rsid="0000f757" officeooo:paragraph-rsid="0000f757" style:font-weight-asian="bold" style:font-weight-complex="bold"/>
    </style:style>
    <style:style style:name="P8" style:family="paragraph" style:parent-style-name="Standard">
      <style:text-properties fo:font-weight="bold" officeooo:rsid="000261c2" officeooo:paragraph-rsid="0006f32f" style:font-weight-asian="bold" style:font-weight-complex="bold"/>
    </style:style>
    <style:style style:name="P9" style:family="paragraph" style:parent-style-name="Standard">
      <style:text-properties officeooo:rsid="00034ae5" officeooo:paragraph-rsid="00034ae5"/>
    </style:style>
    <style:style style:name="P10" style:family="paragraph" style:parent-style-name="Standard">
      <style:text-properties officeooo:rsid="00042a2d" officeooo:paragraph-rsid="00042a2d"/>
    </style:style>
    <style:style style:name="P11" style:family="paragraph" style:parent-style-name="Standard">
      <style:text-properties officeooo:rsid="0005d65a" officeooo:paragraph-rsid="0006f32f"/>
    </style:style>
    <style:style style:name="P12" style:family="paragraph" style:parent-style-name="Standard">
      <style:text-properties officeooo:rsid="00066dbc" officeooo:paragraph-rsid="00066dbc"/>
    </style:style>
    <style:style style:name="P13" style:family="paragraph" style:parent-style-name="Standard">
      <style:text-properties officeooo:rsid="0006f32f" officeooo:paragraph-rsid="0006f32f"/>
    </style:style>
    <style:style style:name="P14" style:family="paragraph" style:parent-style-name="Standard">
      <style:text-properties style:text-line-through-style="solid" style:text-line-through-type="single" officeooo:rsid="0000f757" officeooo:paragraph-rsid="0000f757"/>
    </style:style>
    <style:style style:name="P15" style:family="paragraph" style:parent-style-name="Standard">
      <style:text-properties officeooo:rsid="0007e585" officeooo:paragraph-rsid="0007e585"/>
    </style:style>
    <style:style style:name="P16" style:family="paragraph" style:parent-style-name="Standard">
      <style:text-properties officeooo:rsid="00087b58" officeooo:paragraph-rsid="00087b58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officeooo:rsid="00042a2d"/>
    </style:style>
    <style:style style:name="T3" style:family="text">
      <style:text-properties officeooo:rsid="0005d65a"/>
    </style:style>
    <style:style style:name="T4" style:family="text">
      <style:text-properties officeooo:rsid="00066dbc"/>
    </style:style>
    <style:style style:name="T5" style:family="text">
      <style:text-properties officeooo:rsid="00087b58"/>
    </style:style>
    <style:style style:name="T6" style:family="text">
      <style:text-properties officeooo:rsid="00096164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Réunion Zazie 8 mars</text:p>
      <text:p text:style-name="P1"/>
      <text:p text:style-name="P1"><text:span text:style-name="T1">Ordre du jour</text:span> </text:p>
      <text:p text:style-name="P1">communication zazienne : <text:span text:style-name="T4">carte postale D choisie </text:span></text:p>
      <text:p text:style-name="P12">1000 exemplaires ? NM voit avec Rapidflyer</text:p>
      <text:p text:style-name="P12"/>
      <text:p text:style-name="P13">carte Zazie COREP à Vauban</text:p>
      <text:p text:style-name="P13"/>
      <text:p text:style-name="P8">prop° pr auto-édition</text:p>
      <text:p text:style-name="P11">textes de l’oulipien de l’année / textes des ateliers / + gravure ? ; papiers différents selon les types</text:p>
      <text:p text:style-name="P4">T<text:span text:style-name="T3">rès joli modèle A3 plié, 6 pages de textes </text:span></text:p>
      <text:p text:style-name="P11">combien d’exemplaires : ?</text:p>
      <text:p text:style-name="P11">boulot éditorial : rémunérer Nadège : <text:span text:style-name="T5">qui va proposer un devis</text:span></text:p>
      <text:p text:style-name="P16">trouver un nom : zazigraphie ? </text:p>
      <text:p text:style-name="P4"/>
      <text:p text:style-name="P7">week-end du 16-17 mai</text:p>
      <text:p text:style-name="P13">présence d’Ian Monk</text:p>
      <text:p text:style-name="P15">jeu de rôle : on pioche des personnages : tu es le vieux qui entend mal, tu es le super complexé</text:p>
      <text:p text:style-name="P15">échange d’expériences d’animateurs et d’animés</text:p>
      <text:p text:style-name="P15">on hyper félicite ton voisin / toi on ne te dit rien</text:p>
      <text:p text:style-name="P15">faire animer un atelier aux gens le dimanche ?</text:p>
      <text:p text:style-name="P5"/>
      <text:p text:style-name="P16">Murielle suit atelier avec Sandra Logé à Filigranes</text:p>
      <text:p text:style-name="P16">projet : « un an, un livre »</text:p>
      <text:p text:style-name="P16"/>
      <text:p text:style-name="P16">lieu : samedi : vieux lille dès le matin ? Dimanche : espace pignon ? </text:p>
      <text:p text:style-name="P16">Qui on vise : tous nos adhérents, les participants habituels des ateliers, les étudiants en littérature </text:p>
      <text:p text:style-name="P5"/>
      <text:p text:style-name="P7">globz : lieu, partenariats…</text:p>
      <text:p text:style-name="P6">date ? </text:p>
      <text:p text:style-name="P9">Lieu ? </text:p>
      <text:p text:style-name="P9">Campagne de PPP autour de RQ ? <text:span text:style-name="T2">JJ, Cécile Riou, Jean-Paul Honoré, FF</text:span></text:p>
      <text:p text:style-name="P13">poèmes adressés : rue Queneau à lille : non, autour du collège Vian ? </text:p>
      <text:p text:style-name="P10">week-end ? </text:p>
      <text:p text:style-name="P10">RV mairie 20 mars 10h15</text:p>
      <text:p text:style-name="P10">gravure ? </text:p>
      <text:p text:style-name="P10">Expo° ? Valérie Robbe ? </text:p>
      <text:p text:style-name="P13">Budget timbre pour les poèmes adressés ou déposer dans les boites aux lettres</text:p>
      <text:p text:style-name="P9"/>
      <text:p text:style-name="P9"><text:span text:style-name="T3">Les canulars : </text:span>Marco Decorpeliada <text:s/>/ Sally Mara ? / <text:span text:style-name="T2">vernon Sullivan</text:span></text:p>
      <text:p text:style-name="P2"/>
      <text:p text:style-name="P3"/>
      <text:p text:style-name="P16">3 ateliers à l’espace Pignon <text:span text:style-name="T6">à venir avec MG</text:span></text:p>
      <text:p text:style-name="P1"/>
      <text:p text:style-name="P1"/>
      <text:p text:style-name="P14">faire le mail de réponse pour ateliers série</text:p>
      <text:p text:style-name="P14">faire le mail de réponse à vermeesch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Noto Sans CJK SC Regular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Noto Sans CJK SC Regular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 Regular" style:font-family-asian="'Noto Sans CJK SC Regular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3-08T17:13:51.101739918</meta:creation-date>
    <dc:date>2020-03-08T22:24:02.375687920</dc:date>
    <meta:editing-duration>PT24M3S</meta:editing-duration>
    <meta:editing-cycles>2</meta:editing-cycles>
    <meta:generator>LibreOffice/6.0.7.3$Linux_X86_64 LibreOffice_project/00m0$Build-3</meta:generator>
    <meta:document-statistic meta:table-count="0" meta:image-count="0" meta:object-count="0" meta:page-count="1" meta:paragraph-count="35" meta:word-count="277" meta:character-count="1486" meta:non-whitespace-character-count="1231"/>
  </office:meta>
</office:document-meta>
</file>