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Georgia" svg:font-family="Georgia, Utopia, 'Palatino Linotype', Palatino, serif"/>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weight="bold" style:font-weight-asian="bold" style:font-weight-complex="bold"/>
    </style:style>
    <style:style style:name="P2" style:family="paragraph" style:parent-style-name="Standard">
      <style:text-properties fo:font-weight="normal" style:font-weight-asian="normal" style:font-weight-complex="normal"/>
    </style:style>
    <style:style style:name="P3" style:family="paragraph" style:parent-style-name="Standard">
      <style:text-properties style:text-underline-style="solid" style:text-underline-width="auto" style:text-underline-color="font-color" fo:font-weight="normal" style:font-weight-asian="normal" style:font-weight-complex="normal"/>
    </style:style>
    <style:style style:name="P4" style:family="paragraph" style:parent-style-name="Standard">
      <style:text-properties style:text-underline-style="none" fo:font-weight="normal" style:font-weight-asian="normal" style:font-weight-complex="normal"/>
    </style:style>
    <style:style style:name="P5" style:family="paragraph" style:parent-style-name="Standard">
      <style:text-properties fo:font-variant="normal" fo:text-transform="none" fo:color="#222222" style:font-name="Georgia" fo:font-size="12pt" fo:letter-spacing="normal" fo:font-style="normal" style:text-underline-style="none" fo:font-weight="normal" style:font-weight-asian="normal" style:font-weight-complex="normal"/>
    </style:style>
    <style:style style:name="P6" style:family="paragraph" style:parent-style-name="Standard">
      <style:paragraph-properties fo:margin-left="0cm" fo:margin-right="0cm" style:line-height-at-least="0.556cm" fo:orphans="2" fo:widows="2" fo:text-indent="0cm" style:auto-text-indent="false"/>
      <style:text-properties fo:font-variant="normal" fo:text-transform="none" fo:color="#222222" style:font-name="Georgia" fo:font-size="12pt" fo:letter-spacing="normal" fo:font-style="normal" fo:font-weight="normal"/>
    </style:style>
    <style:style style:name="P7" style:family="paragraph" style:parent-style-name="Text_20_body">
      <style:text-properties fo:font-weight="normal" style:font-weight-asian="normal" style:font-weight-complex="normal"/>
    </style:style>
    <style:style style:name="P8" style:family="paragraph" style:parent-style-name="Text_20_body">
      <style:paragraph-properties fo:margin-left="0cm" fo:margin-right="0cm" fo:margin-top="0cm" fo:margin-bottom="0.318cm" fo:text-indent="0cm" style:auto-text-indent="false"/>
    </style:style>
    <style:style style:name="T1" style:family="text">
      <style:text-properties style:text-underline-style="none" fo:font-weight="normal" style:font-weight-asian="normal" style:font-weight-complex="normal"/>
    </style:style>
    <style:style style:name="T2" style:family="text">
      <style:text-properties style:text-underline-style="solid" style:text-underline-width="auto" style:text-underline-color="font-color" fo:font-weight="normal" style:font-weight-asian="normal" style:font-weight-complex="normal"/>
    </style:style>
    <style:style style:name="T3" style:family="text">
      <style:text-properties fo:font-size="18pt" fo:font-weight="bold"/>
    </style:style>
    <style:style style:name="T4" style:family="text">
      <style:text-properties fo:font-style="italic"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CM2</text:p>
      <text:p text:style-name="Standard"/>
      <text:p text:style-name="P1">Acrostiche brivadois</text:p>
      <text:p text:style-name="P1"/>
      <text:p text:style-name="P3">Préparation de la salle</text:p>
      <text:p text:style-name="P2"/>
      <text:p text:style-name="P7">Disposer les tables en U, pas trop long, afin d'insister sur l'aspect collectif du travail et sur la qualité de l'écoute entre les participants.</text:p>
      <text:p text:style-name="P3">Matériel nécessaire</text:p>
      <text:p text:style-name="P3"/>
      <text:p text:style-name="P4">Dictionnaires de français (un dictionnaire pour deux enfants), papier, crayons.</text:p>
      <text:p text:style-name="P4"/>
      <text:p text:style-name="P3">Nombre de séances</text:p>
      <text:p text:style-name="P3"/>
      <text:p text:style-name="P4">Cette activité, d'une difficulté assez élevée, occupera une bonne partie de la séance.</text:p>
      <text:p text:style-name="P4"/>
      <text:p text:style-name="P3">Prise de contact</text:p>
      <text:p text:style-name="P3"/>
      <text:p text:style-name="P4">Demander à chaque enfant de se présenter en faisant un tour de table, leur expliquer ce qu'est un acrostiche et leur demander d'en faire un avec leur prénom  :</text:p>
      <text:p text:style-name="P4"/>
      <text:p text:style-name="P4">exemple : <text:s text:c="15"/>Joueur</text:p>
      <text:p text:style-name="P4"><text:s text:c="31"/>Ultramoderne</text:p>
      <text:p text:style-name="P4"><text:s text:c="31"/>Lunaire</text:p>
      <text:p text:style-name="P4"><text:s text:c="31"/>Elégant</text:p>
      <text:p text:style-name="P4"><text:s text:c="31"/>Sage</text:p>
      <text:p text:style-name="P4"/>
      <text:p text:style-name="P4">Ils peuvent s'aider du dictionnaire pour trouver les adjectifs. Faire une première lecture à l'issue du temps d'écriture. Conclure en disant 'Maintenant on se connaît un peu mieux, on peut passer à l'activité suivante.'</text:p>
      <text:p text:style-name="P4"/>
      <text:p text:style-name="P3">Explication de la contrainte</text:p>
      <text:p text:style-name="P3"/>
      <text:p text:style-name="P4">Expliquer que lorsqu'une professeure a proposé à ses élèves de faire des acrostiches, les élèves ont trouvé ça un peu trop simple et ils ont décidé de compliquer l'activité. Comme l'acrostiche, ils ont pris un prénom et un nom à la verticale, mais pour chaque ligne ils ont décidé qu'à chaque ligne la première lettre de chaque mot doit suivre l'ordre alphabétique (le choix du nombre de mots à chaque ligne est libre).</text:p>
      <text:p text:style-name="Standard"><text:span text:style-name="T2">Exemple </text:span><text:span text:style-name="T1">: <text:s/></text:span></text:p>
      <text:p text:style-name="Standard">Jeunes koalas lents<text:line-break/>Allez bouquiner correctement<text:line-break/>Comme des enfants<text:line-break/>Quelle rime soudera<text:line-break/>Une volée würmienne ?<text:line-break/>Eh fabuleux gentleman,<text:line-break/>Savoure ton univers !</text:p>
      <text:p text:style-name="Standard"/>
      <text:p text:style-name="P8">Jolis koalas lecteurs<text:line-break/>Ouvrant potentiellement quelque<text:line-break/>Ultime vénitien wagon,<text:line-break/>Eh félin galopant,<text:line-break/>Trouve une victoire !</text:p>
      <text:p text:style-name="P4"><text:soft-page-break/>Faire remarquer aux enfants qu'à chaque ligne l'ordre alphabétique est respecté, et en profiter pour présenter Jacques Jouet, Oulipien très prolixe qui fut informé par la professeure de la création de cette contrainte.</text:p>
      <text:p text:style-name="P4">Pourquoi appelle t'on ça 'acrostiche brivadois' ? Parce que les élèves habitent Brioude, dans le département de la Haute-Loire, et qu'on appelle les habitants de Brioude les Brivadois/Brivadoises.</text:p>
      <text:p text:style-name="P4"/>
      <text:p text:style-name="P4">Préciser qu'il est également possible de faire un acrostiche à partir d'autres mots que les noms propres, comme par exemple le nom d'une rue, ou bien d'une saison, comme ici :</text:p>
      <text:p text:style-name="P4"/>
      <text:p text:style-name="P5"><text:span text:style-name="T3">P</text:span>our <text:span text:style-name="T4">q</text:span>ue <text:span text:style-name="T4">r</text:span>entre</text:p>
      <text:p text:style-name="P6"><text:span text:style-name="T3">R</text:span>apidement <text:span text:style-name="T4">s</text:span>on <text:span text:style-name="T4">t</text:span>roupeau,<text:line-break/><text:span text:style-name="T3">I</text:span>van <text:span text:style-name="T4">j</text:span>ouait <text:span text:style-name="T4">K</text:span>alinka !</text:p>
      <text:p text:style-name="P6"><text:span text:style-name="T3">N</text:span>otre <text:span text:style-name="T4">o</text:span>piniâtre <text:span text:style-name="T4">p</text:span>aysan<text:line-break/><text:span text:style-name="T3">T</text:span>orturait <text:span text:style-name="T4">u</text:span>n <text:span text:style-name="T4">v</text:span>iolon<text:line-break/><text:span text:style-name="T3">E</text:span>t <text:span text:style-name="T4">f</text:span>aisait <text:span text:style-name="T4">g</text:span>ambader<text:line-break/><text:span text:style-name="T3">M</text:span>es <text:span text:style-name="T4">n</text:span>ombreux <text:span text:style-name="T4">o</text:span>vins<text:line-break/><text:span text:style-name="T3">P</text:span>aresseux, <text:span text:style-name="T4">q</text:span>ui <text:span text:style-name="T4">r</text:span>appliquaient<text:line-break/><text:span text:style-name="T3">S</text:span>ans <text:span text:style-name="T4">t</text:span>arder, <text:span text:style-name="T4">u</text:span>lcérés !</text:p>
      <text:p text:style-name="P4"/>
      <text:p text:style-name="P4">(acrostiche brivadois trouvé sur le site de Martine Falgayrac <text:a xlink:type="simple" xlink:href="http://www.mognoter.com/">http://www.mognoter.com</text:a> )</text:p>
      <text:p text:style-name="P4"/>
      <text:p text:style-name="P4">Les enfants doivent donc d'abord choisir un nom à écrire à la verticale, puis ajouter au moins un mot à chaque ligne, en respectant l'ordre alphabétique. Préciser que ce sont souvent les dernières lettres de l'alphabet x, y, z qui posent le plus de difficultés. </text:p>
      <text:p text:style-name="P4"/>
      <text:p text:style-name="P3">Temps d'écriture</text:p>
      <text:p text:style-name="P4"/>
      <text:p text:style-name="P4">Inviter les enfants à utiliser le dictionnaire, la catégorie grammaticale d'un mot va influencer le choix des mots suivants (ex : adjectif + nom, verbe+ complément) donc ne pas hésiter à aider les enfants dans la recherche de ces suites ( opiniâtre quoi ? Pépé ? ). Les enfants en difficulté peuvent choisir un mot assez court. Pour montrer que l'ordre alphabétique est respecté les enfants peuvent écrire la première lettre de chaque mot en majuscule.</text:p>
      <text:p text:style-name="P4"/>
      <text:p text:style-name="P3">Temps de partage et de lecture</text:p>
      <text:p text:style-name="P3"/>
      <text:p text:style-name="P4">Avant ou après la lecture, il est possible que les enfants montrent leurs feuilles à leurs camarades <text:s/>pour qu'ils puissent constater, en voyant les majuscules à chaque ligne, que l'ordre alphabétique est bien respecté.</text:p>
      <text:p text:style-name="P4"/>
      <text:p text:style-name="P3">Temps de conclusion</text:p>
      <text:p text:style-name="P3"/>
      <text:p text:style-name="P4">On peut remarquer que cette contrainte dure nous oblige souvent à faire des associations de mots étonnantes, ce qui stimule l'imagination et permet de surprendre le lecteur/auditeur du texte.</text:p>
      <text:p text:style-name="P4"/>
      <text:p text:style-name="P4"/>
      <text:p text:style-name="P4"/>
      <text:p text:style-name="P4"/>
      <text:p text:style-name="P4"/>
      <text:p text:style-name="P4"><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Georgia" svg:font-family="Georgia, Utopia, 'Palatino Linotype', Palatino, serif"/>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5-04-24T19:00:00.64</meta:creation-date>
    <dc:date>2015-04-24T20:19:58.41</dc:date>
    <meta:editing-duration>PT16M54S</meta:editing-duration>
    <meta:editing-cycles>2</meta:editing-cycles>
    <meta:generator>OpenOffice.org/3.3$Win32 OpenOffice.org_project/330m20$Build-9567</meta:generator>
    <meta:document-statistic meta:table-count="0" meta:image-count="0" meta:object-count="0" meta:page-count="3" meta:paragraph-count="35" meta:word-count="577" meta:character-count="3756"/>
  </office:meta>
</office:document-meta>
</file>