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grddl:transformation="http://docs.oasis-open.org/office/1.2/xslt/odf2rdf.xsl">
  <office:scripts/>
  <office:font-face-decls>
    <style:font-face style:name="Garamond" svg:font-family="Garamond, serif"/>
    <style:font-face style:name="Mangal1" svg:font-family="Manga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fo:font-weight="bold" style:font-weight-asian="bold" style:font-weight-complex="bold"/>
    </style:style>
    <style:style style:name="P2" style:family="paragraph" style:parent-style-name="Standard">
      <style:text-properties fo:font-weight="normal" style:font-weight-asian="normal" style:font-weight-complex="normal"/>
    </style:style>
    <style:style style:name="P3" style:family="paragraph" style:parent-style-name="Standard">
      <style:text-properties style:text-underline-style="solid" style:text-underline-width="auto" style:text-underline-color="font-color" fo:font-weight="normal" style:font-weight-asian="normal" style:font-weight-complex="normal"/>
    </style:style>
    <style:style style:name="P4" style:family="paragraph" style:parent-style-name="Standard">
      <style:text-properties style:text-underline-style="none" fo:font-weight="normal" style:font-weight-asian="normal" style:font-weight-complex="normal"/>
    </style:style>
    <style:style style:name="P5" style:family="paragraph" style:parent-style-name="Text_20_body">
      <style:paragraph-properties fo:text-align="center" style:justify-single-word="false"/>
      <style:text-properties style:font-name="Garamond"/>
    </style:style>
    <style:style style:name="P6" style:family="paragraph" style:parent-style-name="Text_20_body">
      <style:text-properties style:font-name="Garamond" style:text-underline-style="none" fo:font-weight="normal" style:font-weight-asian="normal" style:font-weight-complex="normal"/>
    </style:style>
    <style:style style:name="P7" style:family="paragraph" style:parent-style-name="Text_20_body">
      <style:paragraph-properties fo:text-align="start" style:justify-single-word="false"/>
      <style:text-properties style:font-name="Garamond" style:text-underline-style="none" fo:font-weight="normal" style:font-weight-asian="normal" style:font-weight-complex="normal"/>
    </style:style>
    <style:style style:name="P8" style:family="paragraph" style:parent-style-name="Text_20_body">
      <style:paragraph-properties fo:text-align="start" style:justify-single-word="false"/>
      <style:text-properties style:font-name="Garamond"/>
    </style:style>
    <style:style style:name="P9" style:family="paragraph" style:parent-style-name="Text_20_body">
      <style:paragraph-properties fo:text-align="start" style:justify-single-word="false"/>
      <style:text-properties style:font-name="Garamond" fo:font-weight="bold" style:font-weight-asian="bold" style:font-weight-complex="bold"/>
    </style:style>
    <style:style style:name="P10" style:family="paragraph" style:parent-style-name="Text_20_body">
      <style:paragraph-properties fo:text-align="start" style:justify-single-word="false"/>
      <style:text-properties style:font-name="Garamond" fo:font-weight="normal" style:font-weight-asian="normal" style:font-weight-complex="normal"/>
    </style:style>
    <style:style style:name="P11" style:family="paragraph" style:parent-style-name="Text_20_body">
      <style:paragraph-properties fo:text-align="start" style:justify-single-word="false"/>
      <style:text-properties style:font-name="Garamond" style:text-underline-style="solid" style:text-underline-width="auto" style:text-underline-color="font-color" fo:font-weight="normal" style:font-weight-asian="normal" style:font-weight-complex="normal"/>
    </style:style>
    <style:style style:name="P12" style:family="paragraph" style:parent-style-name="Text_20_body">
      <style:paragraph-properties fo:text-align="center" style:justify-single-word="false"/>
    </style:style>
    <style:style style:name="P13" style:family="paragraph" style:parent-style-name="Text_20_body">
      <style:paragraph-properties fo:text-align="center" style:justify-single-word="false"/>
      <style:text-properties style:text-underline-style="none" fo:font-weight="normal" style:font-weight-asian="normal"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CM1/CM2</text:p>
      <text:p text:style-name="Standard"/>
      <text:p text:style-name="P1">Conte à votre façon</text:p>
      <text:p text:style-name="P1"/>
      <text:p text:style-name="P3">Préparation de la salle</text:p>
      <text:p text:style-name="P2"/>
      <text:p text:style-name="P2">Disposer les tables en U, pas trop long, afin d'insister sur l'aspect collectif du travail et sur la qualité de l'écoute entre les participants.</text:p>
      <text:p text:style-name="P2"/>
      <text:p text:style-name="P3">Matériel nécessaire</text:p>
      <text:p text:style-name="P3"/>
      <text:p text:style-name="P4">Photocopies des textes à trous proposés, crayons</text:p>
      <text:p text:style-name="P4"/>
      <text:p text:style-name="P3">Nombre de séances</text:p>
      <text:p text:style-name="P3"/>
      <text:p text:style-name="P4">Cette activité, à la difficulté peu élevée, peut être proposée en début de séance pour mettre les participants en confiance.</text:p>
      <text:p text:style-name="P4"/>
      <text:p text:style-name="P3">Prise de contact</text:p>
      <text:p text:style-name="P3"/>
      <text:p text:style-name="P4">Poser la question 'Qu'est ce que la poésie ?' Écouter les différentes réponses des enfants avant d'ajouter qu'en effet l'atelier sert à réfléchir à cette question, et qu'on peut y réfléchir en écrivant des textes.</text:p>
      <text:p text:style-name="P4"/>
      <text:p text:style-name="P3">Explication de la contrainte</text:p>
      <text:p text:style-name="P3"/>
      <text:p text:style-name="P4">Lire le poème de Robert Desnos 'La fourmi'</text:p>
      <text:p text:style-name="P4"/>
      <text:p text:style-name="P6"><text:s text:c="55"/>Une fourmi de dix-huit mètres<text:line-break/> <text:s text:c="57"/>Avec un chapeau sur la tête<text:line-break/> <text:s text:c="55"/>ça n'existe pas, ça n'existe pas.</text:p>
      <text:p text:style-name="P12"> </text:p>
      <text:p text:style-name="P5">Une fourmi traînant un char<text:line-break/>Plein de pingouins et de canards,<text:line-break/>ça n'existe pas, ça n'existe pas.</text:p>
      <text:p text:style-name="P12"> </text:p>
      <text:p text:style-name="P5">Une fourmi parlant français, <text:line-break/>Parlant latin et javanais<text:line-break/>ça n'existe pas, ça n'existe pas.</text:p>
      <text:p text:style-name="P5"/>
      <text:p text:style-name="P5">Eh ! Pourquoi pas ?</text:p>
      <text:p text:style-name="P5"/>
      <text:p text:style-name="P8">Expliquer aux enfants que c'est maintenant à eux de créer leur propre poème en inventant un animal, une personne ou un objet qui n'existe pas et distribuer le texte à trous suivant :</text:p>
      <text:p text:style-name="P8"/>
      <text:p text:style-name="P8"/>
      <text:p text:style-name="P8"/>
      <text:p text:style-name="P8"><text:soft-page-break/><text:s text:c="46"/>Un(e)............de................</text:p>
      <text:p text:style-name="P8"><text:s text:c="46"/>Avec un(e)........................</text:p>
      <text:p text:style-name="P8"><text:s text:c="46"/>ça n'existe pas, ça n'existe pas</text:p>
      <text:p text:style-name="P8"/>
      <text:p text:style-name="P8"/>
      <text:p text:style-name="P8"><text:s text:c="46"/>Un(e).........traînant un(e).........</text:p>
      <text:p text:style-name="P8"><text:s text:c="46"/>Plein de.......... et de.................</text:p>
      <text:p text:style-name="P8"><text:s text:c="46"/>ça n'existe pas, ça n'existe pas</text:p>
      <text:p text:style-name="P8"/>
      <text:p text:style-name="P8"><text:s text:c="46"/>Un(e)..........parlant..............</text:p>
      <text:p text:style-name="P8"><text:s text:c="46"/>Parlant..........et....................</text:p>
      <text:p text:style-name="P8"><text:s text:c="46"/>ça n'existe pas, ça n'existe pas.</text:p>
      <text:p text:style-name="P8"/>
      <text:p text:style-name="P8"><text:s text:c="46"/>Eh ! Pourquoi pas ?</text:p>
      <text:p text:style-name="P8"/>
      <text:p text:style-name="P11">Temps d'écriture</text:p>
      <text:p text:style-name="P7"/>
      <text:p text:style-name="P7">Insister sur le fait que si il s'agit d'inventer quelque chose qui n'existe pas, on peut partir de quelque chose d'existant, comme la fourmi, pour la rendre farfelue lors de la description. Ainsi il ne faut pas hésiter à inciter les enfants à mettre en rapport deux choses a priori incompatibles, comme le fait Desnos dans son poème.</text:p>
      <text:p text:style-name="P7"/>
      <text:p text:style-name="P11">Temps de partage et de lecture</text:p>
      <text:p text:style-name="P7">Inviter les enfants à lire assez lentement et assez fort afin qu'ils puissent être entendus par leurs camarades. Suite à une lecture, écouter évidemment les remarques spontanées des enfants sinon passer à la lecture suivante.</text:p>
      <text:p text:style-name="P7"/>
      <text:p text:style-name="P11">Temps de conclusion</text:p>
      <text:p text:style-name="P7">Remarquer la poésie, ça peut être imaginer des choses qui n'existent pas ou bien donner un sens différent à des choses qui existent déjà.</text:p>
      <text:p text:style-name="P7">Il est possible de faire cette activité avec des textes plus longs, comme des extraits de romans ou de contes.</text:p>
      <text:p text:style-name="P9"/>
      <text:p text:style-name="P9"/>
      <text:p text:style-name="P10"/>
      <text:p text:style-name="P5"/>
      <text:p text:style-name="P5"/>
      <text:p text:style-name="P5"/>
      <text:p text:style-name="P5"/>
      <text:p text:style-name="P5"><text:soft-page-break/></text:p>
      <text:p text:style-name="P5"/>
      <text:p text:style-name="P5"/>
      <text:p text:style-name="P5"/>
      <text:p text:style-name="P5"/>
      <text:p text:style-name="P5"/>
      <text:p text:style-name="P5"/>
      <text:p text:style-name="P5"/>
      <text:p text:style-name="P5"/>
      <text:p text:style-name="P5"/>
      <text:p text:style-name="P5"/>
      <text:p text:style-name="P5"/>
      <text:p text:style-name="P13"/>
      <text:p text:style-name="P4"><text:s text:c="47"/></text:p>
      <text:p text:style-name="P4"><text:s text:c="51"/></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grddl:transformation="http://docs.oasis-open.org/office/1.2/xslt/odf2rdf.xsl">
  <office:font-face-decls>
    <style:font-face style:name="Garamond" svg:font-family="Garamond, serif"/>
    <style:font-face style:name="Mangal1" svg:font-family="Manga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HTML"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creation-date>2015-04-24T17:48:27.28</meta:creation-date>
    <dc:date>2015-04-24T18:53:18.23</dc:date>
    <meta:editing-duration>PT2M4S</meta:editing-duration>
    <meta:editing-cycles>2</meta:editing-cycles>
    <meta:generator>OpenOffice.org/3.3$Win32 OpenOffice.org_project/330m20$Build-9567</meta:generator>
    <meta:document-statistic meta:table-count="0" meta:image-count="0" meta:object-count="0" meta:page-count="3" meta:paragraph-count="38" meta:word-count="383" meta:character-count="3113"/>
  </office:meta>
</office:document-meta>
</file>