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FreeSans1" svg:font-family="FreeSans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FreeSans" svg:font-family="FreeSans" style:font-family-generic="system" style:font-pitch="variable"/>
    <style:font-face style:name="Noto Sans CJK SC Regular" svg:font-family="'Noto Sans CJK SC Regular'" style:font-family-generic="system" style:font-pitch="variable"/>
  </office:font-face-decls>
  <office:automatic-styles>
    <style:style style:name="P1" style:family="paragraph" style:parent-style-name="Standard">
      <style:text-properties officeooo:rsid="0017fadb" officeooo:paragraph-rsid="0017fadb"/>
    </style:style>
    <style:style style:name="P2" style:family="paragraph" style:parent-style-name="Standard">
      <style:text-properties officeooo:rsid="0018a219" officeooo:paragraph-rsid="0018a219"/>
    </style:style>
    <style:style style:name="P3" style:family="paragraph" style:parent-style-name="Standard">
      <style:text-properties officeooo:rsid="001a9cb3" officeooo:paragraph-rsid="001a9cb3"/>
    </style:style>
    <style:style style:name="P4" style:family="paragraph" style:parent-style-name="Standard">
      <style:text-properties officeooo:rsid="001b24fa" officeooo:paragraph-rsid="001b24fa"/>
    </style:style>
    <style:style style:name="P5" style:family="paragraph" style:parent-style-name="Standard">
      <style:text-properties fo:font-weight="bold" officeooo:rsid="0017fadb" officeooo:paragraph-rsid="0017fadb" style:font-weight-asian="bold" style:font-weight-complex="bold"/>
    </style:style>
    <style:style style:name="P6" style:family="paragraph" style:parent-style-name="Standard">
      <style:text-properties fo:font-weight="bold" officeooo:rsid="001a9cb3" officeooo:paragraph-rsid="001a9cb3" style:font-weight-asian="bold" style:font-weight-complex="bold"/>
    </style:style>
    <style:style style:name="P7" style:family="paragraph" style:parent-style-name="Standard">
      <style:text-properties fo:font-weight="bold" officeooo:rsid="001ae552" officeooo:paragraph-rsid="001ae552" style:font-weight-asian="bold" style:font-weight-complex="bold"/>
    </style:style>
    <style:style style:name="P8" style:family="paragraph" style:parent-style-name="Standard">
      <style:text-properties officeooo:rsid="001d73dd" officeooo:paragraph-rsid="001d73dd"/>
    </style:style>
    <style:style style:name="P9" style:family="paragraph" style:parent-style-name="Standard">
      <style:paragraph-properties fo:padding="0.074cm" fo:border-left="none" fo:border-right="none" fo:border-top="none" fo:border-bottom="0.06pt solid #000000" style:join-border="false"/>
      <style:text-properties officeooo:rsid="0017fadb" officeooo:paragraph-rsid="0017fadb"/>
    </style:style>
    <style:style style:name="T1" style:family="text">
      <style:text-properties officeooo:rsid="001a9cb3"/>
    </style:style>
    <style:style style:name="T2" style:family="text">
      <style:text-properties fo:font-style="italic" style:font-style-asian="italic" style:font-style-complex="italic"/>
    </style:style>
    <style:style style:name="T3" style:family="text">
      <style:text-properties fo:font-style="italic" officeooo:rsid="001d73dd" style:font-style-asian="italic" style:font-style-complex="italic"/>
    </style:style>
    <style:style style:name="T4" style:family="text">
      <style:text-properties fo:font-weight="bold" style:font-weight-asian="bold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CR 20 novembre 2019</text:p>
      <text:p text:style-name="P1"/>
      <text:p text:style-name="P1">Présents : CS, LP, RR, MG, NM</text:p>
      <text:p text:style-name="P9"/>
      <text:p text:style-name="P1"/>
      <text:p text:style-name="P1"><text:span text:style-name="T4">AG du 14 décembre à l’Espace Pignon</text:span></text:p>
      <text:p text:style-name="P1"/>
      <text:p text:style-name="P1">MG envoie la convocation aux adhérents avec pouvoir en pièce jointe</text:p>
      <text:p text:style-name="P1"/>
      <text:p text:style-name="P1">LP présentera le Bilan Financier</text:p>
      <text:p text:style-name="P1">NM présentera le Bilan Moral, RR et MG à la réécriture </text:p>
      <text:p text:style-name="P1"/>
      <text:p text:style-name="P1">LP apporte les boissons (de la précédente AG)</text:p>
      <text:p text:style-name="P2">MG du grignotage</text:p>
      <text:p text:style-name="P2"/>
      <text:p text:style-name="P2">Si possible trouver un nouveau trésorier</text:p>
      <text:p text:style-name="P2"/>
      <text:p text:style-name="P8">(MG anime un z’écritoire juste avant à Moulins)</text:p>
      <text:p text:style-name="P1"/>
      <text:p text:style-name="P1"/>
      <text:p text:style-name="P5">Z’écritoires 2020</text:p>
      <text:p text:style-name="P1"/>
      <text:p text:style-name="P1">Nouveaux partenaires : L’espace Pignon (MG) ; la biblio de Lomme ? ; la biblio de Hellemmes ?</text:p>
      <text:p text:style-name="P1">Recontacter Thierry ; Sylvie et Stéphanie <text:span text:style-name="T1">(NM)</text:span></text:p>
      <text:p text:style-name="P1">Inviter un oulipien pour un z’écritoire + rencontre en librairie (la Chouette librairie ; Meurat ; La Lison ; Dialogue Théâtre)</text:p>
      <text:p text:style-name="P1"/>
      <text:p text:style-name="P1"/>
      <text:p text:style-name="P5">Glob’z 2020</text:p>
      <text:p text:style-name="P5"/>
      <text:p text:style-name="P1">Queneau</text:p>
      <text:p text:style-name="P1">Novembre 2020</text:p>
      <text:p text:style-name="P1">60 ans Oulipo / 15 ans ZMDE</text:p>
      <text:p text:style-name="P1">Inviter quelques oulipiens (JJ ? HLT ?…) dans une librairie ? À l’auberge de jeunesse ?</text:p>
      <text:p text:style-name="P1"/>
      <text:p text:style-name="P1">Intégrer la soirée dans un programme existant : </text:p>
      <text:p text:style-name="P1">- Littérature etc. contact Anna Rizzella (MG)</text:p>
      <text:p text:style-name="P1">- Cité Philo (MG)</text:p>
      <text:p text:style-name="P1">- Travail et culture (RR)</text:p>
      <text:p text:style-name="P1"/>
      <text:p text:style-name="P3">Reproposer l’expo Kéxêxa (CS relance la DRAC en fev)</text:p>
      <text:p text:style-name="P1"/>
      <text:p text:style-name="P1"/>
      <text:p text:style-name="P6">Rencontre avec la mairie</text:p>
      <text:p text:style-name="P3"/>
      <text:p text:style-name="P3">CS s’en occupe en février</text:p>
      <text:p text:style-name="P3"/>
      <text:p text:style-name="P3"/>
      <text:p text:style-name="P7">Où se trouve le deuxième enregistreur Zoom de l’asso ?</text:p>
      <text:p text:style-name="P7"/>
      <text:p text:style-name="P4">Conseil lecture de MG <text:span text:style-name="T2">Le fabuleux Maurice et ses rongeurs savant</text:span><text:span text:style-name="T3">s</text:span></text:p>
      <text:p text:style-name="P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FreeSans1" svg:font-family="FreeSans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FreeSans" svg:font-family="FreeSans" style:font-family-generic="system" style:font-pitch="variable"/>
    <style:font-face style:name="Noto Sans CJK SC Regular" svg:font-family="'Noto Sans CJK SC Regular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fr" fo:country="FR" style:letter-kerning="true" style:font-name-asian="Noto Sans CJK SC Regular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fr" fo:country="FR" style:letter-kerning="true" style:font-name-asian="Noto Sans CJK SC Regular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Noto Sans CJK SC Regular" style:font-family-asian="'Noto Sans CJK SC Regular'" style:font-family-generic-asian="system" style:font-pitch-asian="variable" style:font-size-asian="14pt" style:font-name-complex="FreeSans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FreeSans1" style:font-family-complex="FreeSans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FreeSans1" style:font-family-complex="FreeSans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1" style:font-family-complex="FreeSans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9-11-21T20:47:43.534164364</meta:creation-date>
    <meta:generator>LibreOffice/5.1.6.2$Linux_x86 LibreOffice_project/10m0$Build-2</meta:generator>
    <dc:date>2019-11-21T21:10:17.867678235</dc:date>
    <meta:editing-duration>PT22M31S</meta:editing-duration>
    <meta:editing-cycles>8</meta:editing-cycles>
    <meta:document-statistic meta:table-count="0" meta:image-count="0" meta:object-count="0" meta:page-count="1" meta:paragraph-count="28" meta:word-count="209" meta:character-count="1168" meta:non-whitespace-character-count="985"/>
  </office:meta>
</office:document-meta>
</file>