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field="urn:openoffice:names:experimental:ooo-ms-interop:xmlns:field:1.0" xmlns:formx="urn:openoffice:names:experimental:ooxml-odf-interop:xmlns:form:1.0" xmlns:css3t="http://www.w3.org/TR/css3-text/" office:version="1.2">
  <office:scripts/>
  <office:font-face-decls>
    <style:font-face style:name="LucidaGrande1" svg:font-family="LucidaGrande" style:font-family-generic="roman"/>
    <style:font-face style:name="LucidaGrande" svg:font-family="LucidaGrande"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office:font-face-decls>
  <office:automatic-styles>
    <style:style style:name="P1" style:family="paragraph" style:parent-style-name="Standard">
      <style:text-properties officeooo:paragraph-rsid="001c0200"/>
    </style:style>
    <style:style style:name="P2" style:family="paragraph" style:parent-style-name="Standard">
      <style:text-properties fo:font-weight="bold" officeooo:paragraph-rsid="001c0200" style:font-weight-asian="bold" style:font-weight-complex="bold"/>
    </style:style>
    <style:style style:name="P3" style:family="paragraph" style:parent-style-name="Standard">
      <style:text-properties fo:font-weight="bold" officeooo:paragraph-rsid="001d6bd8" style:font-weight-asian="bold" style:font-weight-complex="bold"/>
    </style:style>
    <style:style style:name="P4" style:family="paragraph" style:parent-style-name="Standard">
      <style:text-properties fo:font-size="14pt" fo:font-weight="bold" officeooo:paragraph-rsid="001c0200" style:font-size-asian="14pt" style:font-weight-asian="bold" style:font-size-complex="14pt" style:font-weight-complex="bold"/>
    </style:style>
    <style:style style:name="P5" style:family="paragraph" style:parent-style-name="Standard">
      <style:text-properties officeooo:paragraph-rsid="001d6bd8"/>
    </style:style>
    <style:style style:name="P6" style:family="paragraph" style:parent-style-name="Standard">
      <style:text-properties fo:font-style="italic" officeooo:paragraph-rsid="001d6bd8" style:font-style-asian="italic" style:font-style-complex="italic"/>
    </style:style>
    <style:style style:name="P7" style:family="paragraph" style:parent-style-name="Standard">
      <style:text-properties fo:font-style="italic" officeooo:paragraph-rsid="001f6468" style:font-style-asian="italic" style:font-style-complex="italic"/>
    </style:style>
    <style:style style:name="P8" style:family="paragraph" style:parent-style-name="Standard">
      <style:text-properties fo:font-style="italic" officeooo:paragraph-rsid="001e736d" style:font-style-asian="italic" style:font-style-complex="italic"/>
    </style:style>
    <style:style style:name="P9" style:family="paragraph" style:parent-style-name="Standard">
      <style:text-properties fo:font-style="italic" officeooo:paragraph-rsid="00210f17" style:font-style-asian="italic" style:font-style-complex="italic"/>
    </style:style>
    <style:style style:name="P10" style:family="paragraph" style:parent-style-name="Standard">
      <style:text-properties fo:font-style="italic" officeooo:paragraph-rsid="00218322" style:font-style-asian="italic" style:font-style-complex="italic"/>
    </style:style>
    <style:style style:name="P11" style:family="paragraph" style:parent-style-name="Standard">
      <style:text-properties fo:font-style="italic" officeooo:paragraph-rsid="00219178" style:font-style-asian="italic" style:font-style-complex="italic"/>
    </style:style>
    <style:style style:name="P12" style:family="paragraph" style:parent-style-name="Standard">
      <style:text-properties fo:font-style="italic" fo:font-weight="bold" officeooo:paragraph-rsid="00219178" style:font-style-asian="italic" style:font-weight-asian="bold" style:font-style-complex="italic" style:font-weight-complex="bold"/>
    </style:style>
    <style:style style:name="P13" style:family="paragraph" style:parent-style-name="Standard">
      <style:text-properties officeooo:paragraph-rsid="00210f17"/>
    </style:style>
    <style:style style:name="P14" style:family="paragraph" style:parent-style-name="Standard">
      <style:text-properties fo:font-style="normal" officeooo:paragraph-rsid="00218322" style:font-style-asian="normal" style:font-style-complex="normal"/>
    </style:style>
    <style:style style:name="P15" style:family="paragraph" style:parent-style-name="Standard">
      <style:text-properties fo:font-style="normal" fo:font-weight="normal" officeooo:paragraph-rsid="00219178" style:font-style-asian="normal" style:font-weight-asian="normal" style:font-style-complex="normal" style:font-weight-complex="normal"/>
    </style:style>
    <style:style style:name="P16" style:family="paragraph" style:parent-style-name="Standard">
      <style:text-properties fo:font-style="normal" fo:font-weight="normal" officeooo:paragraph-rsid="002282bc" style:font-style-asian="normal" style:font-weight-asian="normal" style:font-style-complex="normal" style:font-weight-complex="normal"/>
    </style:style>
    <style:style style:name="P17" style:family="paragraph" style:parent-style-name="Standard">
      <style:text-properties officeooo:paragraph-rsid="00219178"/>
    </style:style>
    <style:style style:name="P18" style:family="paragraph" style:parent-style-name="Standard" style:master-page-name="Standard">
      <style:paragraph-properties style:page-number="auto"/>
    </style:style>
    <style:style style:name="T1" style:family="text">
      <style:text-properties officeooo:rsid="001c0200"/>
    </style:style>
    <style:style style:name="T2" style:family="text">
      <style:text-properties fo:font-weight="bold" officeooo:rsid="001c0200" style:font-weight-asian="bold" style:font-weight-complex="bold"/>
    </style:style>
    <style:style style:name="T3" style:family="text">
      <style:text-properties officeooo:rsid="001d6bd8"/>
    </style:style>
    <style:style style:name="T4" style:family="text">
      <style:text-properties officeooo:rsid="001e736d"/>
    </style:style>
    <style:style style:name="T5" style:family="text">
      <style:text-properties officeooo:rsid="001f6468"/>
    </style:style>
    <style:style style:name="T6" style:family="text">
      <style:text-properties officeooo:rsid="0020a01d"/>
    </style:style>
    <style:style style:name="T7" style:family="text">
      <style:text-properties officeooo:rsid="00210f17"/>
    </style:style>
    <style:style style:name="T8" style:family="text">
      <style:text-properties officeooo:rsid="00218322"/>
    </style:style>
    <style:style style:name="T9" style:family="text">
      <style:text-properties officeooo:rsid="00219178"/>
    </style:style>
    <style:style style:name="T10" style:family="text">
      <style:text-properties officeooo:rsid="00226746"/>
    </style:style>
    <style:style style:name="T11" style:family="text">
      <style:text-properties officeooo:rsid="002282bc"/>
    </style:style>
    <style:style style:name="T12" style:family="text">
      <style:text-properties officeooo:rsid="0024216b"/>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8"><text:span text:style-name="T1">Fiche NAP - M. Granger - Zazie Mode d'Emploi</text:span></text:p>
      <text:p text:style-name="Standard"><text:span text:style-name="T1"/></text:p>
      <text:p text:style-name="P4"><text:span text:style-name="T1">Comptines </text:span><text:span text:style-name="T9">et poèmes </text:span><text:span text:style-name="T1">à notre façon</text:span></text:p>
      <text:p text:style-name="P1"><text:span text:style-name="T1"/></text:p>
      <text:p text:style-name="P1"><text:span text:style-name="T2">Objectif :</text:span><text:span text:style-name="T1"> tous ensemble, inventer et scander une ou plusieurs comptines suivant des trames prédéfinies. L'atelier sera l'occasion d'aborder différents aspects propres à la chanson ou la poésie, comme le rythme (nombre de syllabes) et la sonorité (rimes).</text:span></text:p>
      <text:p text:style-name="P1"><text:span text:style-name="T1"/></text:p>
      <text:p text:style-name="P1"><text:span text:style-name="T2">Préparation de la salle :</text:span><text:span text:style-name="T1"> pas de préparation spécifique</text:span></text:p>
      <text:p text:style-name="P1"><text:span text:style-name="T1"/></text:p>
      <text:p text:style-name="P1"><text:span text:style-name="T2">Nombre de séances :</text:span><text:span text:style-name="T1"> 1 à 2</text:span></text:p>
      <text:p text:style-name="P1"><text:span text:style-name="T1"/></text:p>
      <text:p text:style-name="P2"><text:span text:style-name="T1">Déroulement de l'atelier</text:span></text:p>
      <text:p text:style-name="P2"><text:span text:style-name="T1">Prise de contact</text:span></text:p>
      <text:p text:style-name="P1"><text:span text:style-name="T1">1) demander aux enfants s'ils connaissent des comptines et lesquelles.</text:span></text:p>
      <text:p text:style-name="P1"><text:span text:style-name="T1">2) y a-t-il une différence entre comptine et chanson ?</text:span></text:p>
      <text:p text:style-name="P1"><text:span text:style-name="T1">La comptine a souvent un caractère répétitif et une fonction utilitaire :</text:span></text:p>
      <text:p text:style-name="P1"><text:span text:style-name="T1">– apprendre à compter (un deux trois, nous irons au bois…)</text:span></text:p>
      <text:p text:style-name="P1"><text:span text:style-name="T1">– </text:span><text:span text:style-name="T3">apprendre les jours de la semaine (l'empereur, sa femme et le petit prince…)</text:span></text:p>
      <text:p text:style-name="P1"><text:span text:style-name="T1">– apprendre le nom des doigts de la main (le pouce pour pousser, l'index pour indiquer…)</text:span></text:p>
      <text:p text:style-name="P1"><text:span text:style-name="T1">– rythmer les phases d'un jeu (qu'est-ce qu'elle a donc fait, la p'tite hirondelle / </text:span><text:span text:style-name="T6">je te tiens, tu me tiens, par la barbichette…</text:span><text:span text:style-name="T1">)</text:span></text:p>
      <text:p text:style-name="P1"><text:span text:style-name="T1">– parfois, la comptine procède simplement d'une instruction simple (trois p'tits chats – chapeau d'paille – paillasson…)</text:span></text:p>
      <text:p text:style-name="P1"><text:span text:style-name="T1"/></text:p>
      <text:p text:style-name="P2"><text:span text:style-name="T1">Explication</text:span></text:p>
      <text:p text:style-name="P1"><text:span text:style-name="T1">« Ensemble nous allons inventer des comptines. </text:span><text:span text:style-name="T6">Nous allons choisir des comptines qui existent déjà, et nous changerons des mots pour les transformer. »</text:span></text:p>
      <text:p text:style-name="P1"><text:span text:style-name="T1"/></text:p>
      <text:p text:style-name="P4"><text:span text:style-name="T1">Quelques e</text:span><text:span text:style-name="T7">xemples</text:span><text:span text:style-name="T1"> </text:span><text:span text:style-name="T7">:</text:span></text:p>
      <text:p text:style-name="P1"><text:span text:style-name="T1"/></text:p>
      <text:p text:style-name="P3"><text:span text:style-name="T3">1) À partir d'une comptine connue, remplacer les termes en respectant s</text:span><text:span text:style-name="T9">oit la métrique, soit </text:span><text:span text:style-name="T3">les schémas de rimes, </text:span><text:span text:style-name="T9">soit les deux.</text:span></text:p>
      <text:p text:style-name="P11"><text:span text:style-name="T9"/></text:p>
      <text:p text:style-name="P11"><text:span text:style-name="T9">(Contrainte : homosyntaxisme)</text:span></text:p>
      <text:p text:style-name="P5"><text:span text:style-name="T3"/></text:p>
      <text:p text:style-name="P17"><text:span text:style-name="T3">On se propose de remplacer tout ou partie des mots de la comptine originale, en respectant la métrique. L'animateur note les propositions des enfants au tableau en les classant par rimes. Il doit compléter les couples où un mot manque, et abandonner les mots dont la rime est trop difficile à trouver. En chantant les propositions, on peut s'apercevoir si elles respectent ou non la métrique originale.</text:span></text:p>
      <text:p text:style-name="P17"><text:span text:style-name="T3"/></text:p>
      <text:p text:style-name="P5"><text:span text:style-name="T3">Exemple :</text:span></text:p>
      <text:p text:style-name="P5"><text:span text:style-name="T3">Petit escargot</text:span></text:p>
      <text:p text:style-name="P5"><text:span text:style-name="T3">Porte sur son dos</text:span></text:p>
      <text:p text:style-name="P5"><text:span text:style-name="T3">Sa maisonnette</text:span></text:p>
      <text:p text:style-name="P5"><text:span text:style-name="T3">Aussitôt qu'il pleut</text:span></text:p>
      <text:p text:style-name="P5"><text:span text:style-name="T3">Il est tout heureux</text:span></text:p>
      <text:p text:style-name="P5"><text:span text:style-name="T3">Il sort sa tête</text:span></text:p>
      <text:p text:style-name="P5"><text:span text:style-name="T3"/></text:p>
      <text:p text:style-name="P6"><text:span text:style-name="T3">Petit artichaut</text:span></text:p>
      <text:p text:style-name="P6"><text:span text:style-name="T3">Porte son râteau</text:span></text:p>
      <text:p text:style-name="P6"><text:soft-page-break/><text:span text:style-name="T3">Ses allumettes</text:span></text:p>
      <text:p text:style-name="P7"><text:span text:style-name="T5">Il veut faire du feu</text:span></text:p>
      <text:p text:style-name="P6"><text:span text:style-name="T3">Il est amoureux</text:span></text:p>
      <text:p text:style-name="P6"><text:span text:style-name="T3">Il fait la fête</text:span></text:p>
      <text:p text:style-name="P5"><text:span text:style-name="T3"/></text:p>
      <text:p text:style-name="P5"><text:span text:style-name="T3">Ou encore</text:span></text:p>
      <text:p text:style-name="P5"><text:span text:style-name="T3"/></text:p>
      <text:p text:style-name="P6"><text:span text:style-name="T3">Petit ver de terre</text:span></text:p>
      <text:p text:style-name="P6"><text:span text:style-name="T3">Tomb' dans la caf'tière</text:span></text:p>
      <text:p text:style-name="P6"><text:span text:style-name="T3">Et boit la tasse</text:span></text:p>
      <text:p text:style-name="P8"><text:span text:style-name="T4">Il boit trop d'café</text:span></text:p>
      <text:p text:style-name="P8"><text:span text:style-name="T4">Il est énervé</text:span></text:p>
      <text:p text:style-name="P8"><text:span text:style-name="T4">La tass' se casse</text:span></text:p>
      <text:p text:style-name="P8"><text:span text:style-name="T4"/></text:p>
      <text:p text:style-name="P17"><text:span text:style-name="T5">A</text:span><text:span text:style-name="T9">utre exemple :</text:span></text:p>
      <text:p text:style-name="P17"><text:span text:style-name="T9"/></text:p>
      <text:p text:style-name="P11"><text:span text:style-name="T6">(groupe 1) <text:tab/></text:span><text:span text:style-name="T5">Une vache qui pisse dans un tonneau</text:span></text:p>
      <text:p text:style-name="P11"><text:span text:style-name="T6">(groupe 2) <text:tab/></text:span><text:span text:style-name="T5">C'est rigolo mais c'est pas beau</text:span></text:p>
      <text:p text:style-name="P11"><text:span text:style-name="T5">P</text:span><text:span text:style-name="T6">uis :</text:span></text:p>
      <text:p text:style-name="P11"><text:span text:style-name="T5">Un chat qui mange un escargot</text:span></text:p>
      <text:p text:style-name="P11"><text:span text:style-name="T6">Un roi qui chasse un éléphant</text:span></text:p>
      <text:p text:style-name="P11"><text:span text:style-name="T6">Un enfant qui tombe dans l'eau</text:span></text:p>
      <text:p text:style-name="P11"><text:span text:style-name="T8">Un rat qui monte un escalier</text:span></text:p>
      <text:p text:style-name="P11"><text:span text:style-name="T8">Un oiseau blanc dans l'caniveau</text:span></text:p>
      <text:p text:style-name="P5"><text:span text:style-name="T6"/></text:p>
      <text:p text:style-name="P13"><text:span text:style-name="T9">Avec une c</text:span><text:span text:style-name="T8">omptines à chiffres</text:span></text:p>
      <text:p text:style-name="P9"><text:span text:style-name="T7"/></text:p>
      <text:p text:style-name="P9"><text:span text:style-name="T7">Un, deux, trois, j'ai du poulet froid</text:span></text:p>
      <text:p text:style-name="P9"><text:span text:style-name="T7">Quatre, cinq, six, avec des saucisses</text:span></text:p>
      <text:p text:style-name="P9"><text:span text:style-name="T7">Sept, huit, neuf, et du brick à l'œuf</text:span></text:p>
      <text:p text:style-name="P9"><text:span text:style-name="T7">Dix, onze, douze, avec d</text:span><text:span text:style-name="T9">es fruits </text:span><text:span text:style-name="T7">rouge</text:span><text:span text:style-name="T9">s</text:span></text:p>
      <text:p text:style-name="P9"><text:span text:style-name="T7"/></text:p>
      <text:p text:style-name="P14"><text:span text:style-name="T8">Ou bien</text:span></text:p>
      <text:p text:style-name="P10"><text:span text:style-name="T8"/></text:p>
      <text:p text:style-name="P9"><text:span text:style-name="T7">Un deux trois, j'ai une tête de bois</text:span></text:p>
      <text:p text:style-name="P9"><text:span text:style-name="T7">Quatre cinq six, </text:span><text:span text:style-name="T8">j'ai les cheveux lisses</text:span></text:p>
      <text:p text:style-name="P10"><text:span text:style-name="T8">Sept huit neuf, j'ai un œil de bœuf</text:span></text:p>
      <text:p text:style-name="P10"><text:span text:style-name="T8">Dix onze douze, et je fais des bouses</text:span></text:p>
      <text:p text:style-name="P10"><text:span text:style-name="T8"/></text:p>
      <text:p text:style-name="P12"><text:span text:style-name="T9">2</text:span><text:span text:style-name="T3">) </text:span><text:span text:style-name="T9">Poème-bristol à</text:span><text:span text:style-name="T3"> </text:span><text:span text:style-name="T9">partir d'un thème imposé.</text:span></text:p>
      <text:p text:style-name="P12"><text:span text:style-name="T9"/></text:p>
      <text:p text:style-name="P15"><text:span text:style-name="T9">Le poème-bristol est constitué de nombreuses phrases produites par les enfants, et qui sont lues dans un ordre aléatoire. Les phrases sont inscrites sur des petits papiers, qui sont mélangés. Pour les non-lecteurs, des dessins peuvent remplacer les mots.</text:span></text:p>
      <text:p text:style-name="P12"><text:span text:style-name="T9"/></text:p>
      <text:p text:style-name="P15"><text:span text:style-name="T9">Exemple de thèmes </text:span><text:span text:style-name="T10">ou de démarreurs qui peuvent servir à amorcer les phrases</text:span><text:span text:style-name="T9"> : </text:span><text:span text:style-name="T10">parce que je suis </text:span><text:span text:style-name="T9">amoureux / </text:span><text:span text:style-name="T10">au lieu de </text:span><text:span text:style-name="T9">faire ses devoirs / </text:span><text:span text:style-name="T10">j'ai rêvé que…</text:span></text:p>
      <text:p text:style-name="P15"><text:span text:style-name="T9"/></text:p>
      <text:p text:style-name="P15"><text:span text:style-name="T9">Exemple</text:span><text:span text:style-name="T10"> </text:span><text:span text:style-name="T12">(à venir)</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LucidaGrande1" svg:font-family="LucidaGrande" style:font-family-generic="roman"/>
    <style:font-face style:name="LucidaGrande" svg:font-family="LucidaGrande"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office:font-face-decls>
  <office:styles>
    <style:default-style style:family="graphic">
      <style:graphic-properties svg:stroke-color="#3465af"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style:font-name="Times New Roman" fo:font-size="12pt" fo:language="fr" fo:country="FR" style:letter-kerning="true" style:font-name-asian="Arial Unicode MS" style:font-size-asian="10.5pt" style:language-asian="zh" style:country-asian="CN" style:font-name-complex="Arial Unicode M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size="14pt" style:font-name-asian="Arial Unicode MS" style:font-size-asian="14pt" style:font-name-complex="Arial Unicode MS"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5-04-24T13:35:20</meta:creation-date>
    <dc:date>2015-04-25T09:46:20</dc:date>
    <meta:editing-duration>PT18H31M16S</meta:editing-duration>
    <meta:editing-cycles>7</meta:editing-cycles>
    <meta:generator>LibreOffice/4.0.3.3$MacOSX_x86 LibreOffice_project/0eaa50a932c8f2199a615e1eb30f7ac74279539</meta:generator>
    <meta:document-statistic meta:table-count="0" meta:image-count="0" meta:object-count="0" meta:page-count="2" meta:paragraph-count="64" meta:word-count="563" meta:character-count="3244" meta:non-whitespace-character-count="2736"/>
  </office:meta>
</office:document-meta>
</file>